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407</text:p>
          </table:table-cell>
          <table:table-cell table:style-name="ce1"/>
          <table:table-cell table:style-name="ce1" office:value-type="string" calcext:value-type="string">
            <text:p>GP0362</text:p>
          </table:table-cell>
          <table:table-cell table:style-name="ce1" office:value-type="string" calcext:value-type="string">
            <text:p>GP 362 Stenkumla kyrka II</text:p>
          </table:table-cell>
          <table:table-cell table:style-name="ce1" office:value-type="string" calcext:value-type="string">
            <text:p>Står uppställd i tornet.</text:p>
          </table:table-cell>
          <table:table-cell table:style-name="ce1" office:value-type="string" calcext:value-type="string">
            <text:p>6383063</text:p>
          </table:table-cell>
          <table:table-cell table:style-name="ce1" office:value-type="string" calcext:value-type="string">
            <text:p>695578</text:p>
          </table:table-cell>
          <table:table-cell table:style-name="ce1" office:value-type="string" calcext:value-type="string">
            <text:p>6383063</text:p>
          </table:table-cell>
          <table:table-cell table:style-name="ce1" office:value-type="string" calcext:value-type="string">
            <text:p>695578</text:p>
          </table:table-cell>
          <table:table-cell table:style-name="ce1"/>
          <table:table-cell table:style-name="ce1" office:value-type="string" calcext:value-type="string">
            <text:p>Vet ej än</text:p>
          </table:table-cell>
          <table:table-cell table:style-name="ce1" office:value-type="string" calcext:value-type="string">
            <text:p>Churchyard</text:p>
          </table:table-cell>
          <table:table-cell table:style-name="ce1" office:value-type="string" calcext:value-type="string">
            <text:p>On the churchyard. </text:p>
          </table:table-cell>
          <table:table-cell table:style-name="ce1" office:value-type="string" calcext:value-type="string">
            <text:p>Stenkumla kyrka</text:p>
          </table:table-cell>
          <table:table-cell table:style-name="ce1" office:value-type="string" calcext:value-type="string">
            <text:p>L1976:4645</text:p>
          </table:table-cell>
          <table:table-cell table:style-name="ce1" office:value-type="string" calcext:value-type="string">
            <text:p>not dated yet geologically</text:p>
          </table:table-cell>
          <table:table-cell table:style-name="ce1"/>
          <table:table-cell table:style-name="ce1" office:value-type="string" calcext:value-type="string">
            <text:p>165</text:p>
          </table:table-cell>
          <table:table-cell table:style-name="ce1"/>
          <table:table-cell table:style-name="ce1" office:value-type="string" calcext:value-type="string">
            <text:p>226</text:p>
          </table:table-cell>
          <table:table-cell table:style-name="ce1" office:value-type="string" calcext:value-type="string">
            <text:p>fine reef debris limestone</text:p>
          </table:table-cell>
          <table:table-cell table:style-name="ce1" office:value-type="string" calcext:value-type="string">
            <text:p>Tall stone</text:p>
          </table:table-cell>
          <table:table-cell table:style-name="ce1" office:value-type="string" calcext:value-type="string">
            <text:p>Stenkumla, Kirchhof II</text:p>
          </table:table-cell>
          <table:table-cell table:style-name="ce1" office:value-type="string" calcext:value-type="string">
            <text:p>E (ca. 1000-115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table:number-columns-repeated="2" office:value-type="string" calcext:value-type="string">
            <text:p>Stenkumla</text:p>
          </table:table-cell>
          <table:table-cell table:style-name="ce1" office:value-type="string" calcext:value-type="string">
            <text:p>Stenkumla church, in the tower. </text:p>
          </table:table-cell>
          <table:table-cell table:style-name="ce1" office:value-type="string" calcext:value-type="string">
            <text:p>Church</text:p>
          </table:table-cell>
          <table:table-cell table:style-name="ce1" office:value-type="string" calcext:value-type="string">
            <text:p>Ute</text:p>
          </table:table-cell>
          <table:table-cell table:style-name="ce1" office:value-type="string" calcext:value-type="string">
            <text:p>Stenkumla 200:1</text:p>
          </table:table-cell>
          <table:table-cell table:style-name="ce1" office:value-type="string" calcext:value-type="string">
            <text:p>[b]u[t]muntr : auk : butraifʀ : auk : kunua-(r) [: -]… …tu : stain : þ… … …[at : faþur : si]n : kuþ : h(i)albi : (s)elu : hans : auk : kus : muþiʀ : (b)etr : þen : uiʀ : biþia : kunin · ¶ -(a)… …(a)-(n) (:) </text:p>
            <text:p/>
            <text:p>Runic Swedish</text:p>
            <text:p>Botmundr ok Botræifʀ ok Gunnhva[t]r [þæiʀ ræis]tu stæin þ[enna] … …[hv]at(?), faður sinn. Guð hialpi selu hans ok Guðs moðiʀ bætr þæn viʀ biðia kunnin … … </text:p>
            <text:p/>
            <text:p>English</text:p>
            <text:p>Bótmundr and Bótreifr and Gunnhvatr they raised this stone … …-hvatr(?), their father. May God and God's mother help his soul better than we could pray … </text:p>
            <text:p/>
            <text:p>Swedish</text:p>
            <text:p>Botmund och Botraiv och Gunnvar [de] reste denna sten [efter] …-vat(?), sin fader. Gud hjälpe hans själ och Guds moder bättre än vi kunna bedja … (Källström 2015) </text:p>
          </table:table-cell>
          <table:table-cell table:style-name="ce1" office:value-type="string" calcext:value-type="string">
            <text:p>Yes</text:p>
          </table:table-cell>
          <table:table-cell table:style-name="ce1" office:value-type="string" calcext:value-type="string">
            <text:p>By RTI, the following can be read in the horizontal cross ribbon: ra-…uistain or ua-…uistain (Laborativa runanalyser II: Svårlästa runinskrifter 2018, p. 10). The runic sequence to the right in the row may be the name Visten. This name occurs on five other runestones; three in Uppland, one in Södermanland and one in Östergötland. However, so far it is not recorded in any runic inscription on Gotland. </text:p>
            <text:p>LKÅ</text:p>
          </table:table-cell>
          <table:table-cell table:style-name="ce1" office:value-type="string" calcext:value-type="string">
            <text:p>G 208</text:p>
          </table:table-cell>
          <table:table-cell table:style-name="ce1" table:number-columns-repeated="3"/>
          <table:table-cell table:style-name="ce1" office:value-type="string" calcext:value-type="string">
            <text:p>17</text:p>
          </table:table-cell>
          <table:table-cell table:style-name="ce1" office:value-type="string" calcext:value-type="string">
            <text:p>119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3:01:16+00:00</meta:creation-date>
    <dc:date>2026-09-13T13:01:16+00:00</dc:date>
  </office:meta>
</office:document-meta>
</file>